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Bouwmelding stelsel Kwaliteitsborging - Kaleweg 13, 9865 TC Opende, Grootegast (GTG00) G 14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 augustus 2026 heeft de gemeente Westerkwartier een bouwmelding ontvangen voor de locatie Kaleweg 13 in Opende. De melding is geregistreerd onder zaaknummer 2026192490. De melding betreft:</text:p>
            <text:p text:style-name="common-al"/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U kunt tegen een melding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79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2490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Ontvangst melding: Bouwmelding stelsel Kwaliteitsborging - Kaleweg 13, 9865 TC Opende, Grootegast (GTG00) G 147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84</meta:user-defined>
    <meta:user-defined meta:name="OVERHEIDop.GmbID/DC.identifier">gmb-2026-387984</meta:user-defined>
    <meta:user-defined meta:name="OVERHEIDop.versieInformatie"/>
  </office:meta>
</office:document-meta>
</file>