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45 appartementen en 5 grondgebonden woningen aan Nieuw Tervoort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45 appartementen en 5 grondgebonden woningen aan Nieuw Tervoort Bavel is nog niet volledig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werken</text:p>
            <text:p text:style-name="common-al">- Technische bouwactiviteit</text:p>
            <text:p text:style-name="common-al">De gemeente Breda heeft op 13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27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9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527</meta:user-defined>
    <meta:user-defined meta:name="DCTERMS.abstract">het bouwen van 45 appartementen en 5 grondgebonden woningen</meta:user-defined>
    <dc:language>nl</dc:language>
    <meta:user-defined meta:name="OVERHEIDop.locatietype/OVERHEIDop.gebiedsmarkering">Vlak</meta:user-defined>
    <meta:user-defined meta:name="DC.title">Verzoek aanvullende gegevens voor het bouwen van 45 appartementen en 5 grondgebonden woningen aan Nieuw Tervoort Bav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77</meta:user-defined>
    <meta:user-defined meta:name="OVERHEIDop.GmbID/DC.identifier">gmb-2026-387977</meta:user-defined>
    <meta:user-defined meta:name="OVERHEIDop.versieInformatie"/>
  </office:meta>
</office:document-meta>
</file>