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De Jacht 15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n melding ontvangen voor activiteiten waarvoor geen vergunningplicht geldt op locatie De Jacht 15 in Oud-Beijerland. De aanvraag is geregistreerd onder zaaknummer Z2026-00002281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797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81</meta:user-defined>
    <dc:language>nl</dc:language>
    <meta:user-defined meta:name="OVERHEIDop.locatietype/OVERHEIDop.gebiedsmarkering">Vlak</meta:user-defined>
    <meta:user-defined meta:name="DC.title">Kennisgeving ontvangst Sloopmelding De Jacht 15 in Oud-Beijerla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74</meta:user-defined>
    <meta:user-defined meta:name="OVERHEIDop.GmbID/DC.identifier">gmb-2026-387974</meta:user-defined>
    <meta:user-defined meta:name="OVERHEIDop.versieInformatie"/>
  </office:meta>
</office:document-meta>
</file>