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wijzigen van de kamergewijze verhuur door toevoeging van 1 kamer op het perceel Valutaboulevard 15, 3825 B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wijzigen van de kamergewijze verhuur door toevoeging van 1 kamer op het perceel Valutaboulevard 15, 3825 BS Amersfoort</text:span>
          </text:p>
            <text:p text:style-name="common-al">De Gemeente Amersfoort heeft op 31-07-2026 een aanvraag voor een omgevingsvergunning ontvangen voor het wijzigen van de kamergewijze verhuur door toevoeging van 1 kamer op het perceel Valutaboulevard 15, 3825 BS Amersfoort, met kenmerk CLZ-00039201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5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797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39201</meta:user-defined>
    <dc:language>nl</dc:language>
    <meta:user-defined meta:name="OVERHEIDop.locatietype/OVERHEIDop.gebiedsmarkering">Punt</meta:user-defined>
    <meta:user-defined meta:name="DC.title">Ontvangen aanvraag omgevingsvergunning voor het wijzigen van de kamergewijze verhuur door toevoeging van 1 kamer op het perceel Valutaboulevard 15, 3825 BS Amersfoor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72</meta:user-defined>
    <meta:user-defined meta:name="OVERHEIDop.GmbID/DC.identifier">gmb-2026-387972</meta:user-defined>
    <meta:user-defined meta:name="OVERHEIDop.versieInformatie"/>
  </office:meta>
</office:document-meta>
</file>