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uiderlaan 405D 1087V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woning</text:p>
            <text:p text:style-name="common-al">Besluit: verleend</text:p>
            <text:p text:style-name="common-al">Besluit verzonden op: 12-08-2026</text:p>
            <text:p text:style-name="common-al">Zaakadres: Muiderlaan 405D 1087VA Amsterdam</text:p>
            <text:p text:style-name="common-al">Zaaknummer: Z2026-014947</text:p>
            <text:p text:style-name="common-al">DSO-nummer: 202604030035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494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96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947</meta:user-defined>
    <meta:user-defined meta:name="DCTERMS.abstract">vergroten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uiderlaan 405D 1087VA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65</meta:user-defined>
    <meta:user-defined meta:name="OVERHEIDop.GmbID/DC.identifier">gmb-2026-387965</meta:user-defined>
    <meta:user-defined meta:name="OVERHEIDop.versieInformatie"/>
  </office:meta>
</office:document-meta>
</file>