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plaatsen van dakkapellen aan Hoogstraat 16 e, 4251 CL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plaatsen van dakkapellen aan Hoogstraat 16 e, 4251 CL Werkendam (2026-01684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4-2026. De gemeente heeft de beslistermijn met zes weken verlengd</text:p>
            <text:p text:style-name="common-al">en neemt daarom waarschijnlijk voor 24-08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79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16844</meta:user-defined>
    <meta:user-defined meta:name="DCTERMS.abstract">het plaatsen van dakkapellen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plaatsen van dakkapellen aan Hoogstraat 16 e, 4251 CL Werken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64</meta:user-defined>
    <meta:user-defined meta:name="OVERHEIDop.GmbID/DC.identifier">gmb-2026-387964</meta:user-defined>
    <meta:user-defined meta:name="OVERHEIDop.versieInformatie"/>
  </office:meta>
</office:document-meta>
</file>