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Schakel 68, 1231SZ Loos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12 augustus 2026 een Sloopmelding ontvangen voor de locatie Schakel 68, 1231SZ Loosdrecht. De melding is geregistreerd onder zaaknummer Z2026-00000861.</text:p>
            <text:p text:style-name="last-al">Tegen een melding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8796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6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6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Wijdemeren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861</meta:user-defined>
    <meta:user-defined meta:name="DCTERMS.abstract">Betreft: Melding op locatie Schakel 68, 1231SZ Loosdrecht </meta:user-defined>
    <dc:language>nl</dc:language>
    <meta:user-defined meta:name="OVERHEIDop.locatietype/OVERHEIDop.gebiedsmarkering">Vlak</meta:user-defined>
    <meta:user-defined meta:name="DC.title">Kennisgeving ontvangst melding, Schakel 68, 1231SZ Loosdrech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63</meta:user-defined>
    <meta:user-defined meta:name="OVERHEIDop.GmbID/DC.identifier">gmb-2026-387963</meta:user-defined>
    <meta:user-defined meta:name="OVERHEIDop.versieInformatie"/>
  </office:meta>
</office:document-meta>
</file>