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anderen van een raam naar een deur in de voorgevel op het perceel Almeerderhout 6, 3823 CK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anderen van een raam naar een deur in de voorgevel op het perceel Almeerderhout 6, 3823 CK Amersfoort</text:span>
          </text:p>
            <text:p text:style-name="common-al">De Gemeente Amersfoort heeft op 13-08-2026  een omgevingsvergunning verleend voor het veranderen van een raam naar een deur in de voorgevel op het perceel Almeerderhout 6, 3823 CK Amersfoort, met kenmerk CLZ-00037226.</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3-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79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226</meta:user-defined>
    <dc:language>nl</dc:language>
    <meta:user-defined meta:name="OVERHEIDop.locatietype/OVERHEIDop.gebiedsmarkering">Punt</meta:user-defined>
    <meta:user-defined meta:name="DC.title">Verleende omgevingsvergunning voor het veranderen van een raam naar een deur in de voorgevel op het perceel Almeerderhout 6, 3823 CK Amersfoort</meta:user-defined>
    <meta:user-defined meta:name="DCTERMS.W3CDTF/DCTERMS.available">2026-08-17</meta:user-defined>
    <meta:user-defined meta:name="DCTERMS.W3CDTF/OVERHEIDop.jaargang">2026</meta:user-defined>
    <meta:user-defined meta:name="OVERHEIDop.publicationIssue">387961</meta:user-defined>
    <meta:user-defined meta:name="OVERHEIDop.GmbID/DC.identifier">gmb-2026-387961</meta:user-defined>
    <meta:user-defined meta:name="OVERHEIDop.versieInformatie"/>
  </office:meta>
</office:document-meta>
</file>