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Lindenlaan 315 Amstelveen , 37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Raadhuis Amstelveen</text:p>
            <text:p text:style-name="common-al">Zaaknummer: OD2026-0051448</text:p>
            <text:p text:style-name="common-al">DSO nummer: 2026081100905</text:p>
            <text:p text:style-name="common-al">Ontvangstdatum melding: 11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9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448</meta:user-defined>
    <meta:user-defined meta:name="DCTERMS.abstract">Nieuwbouw Medisch centrum Lindenlaan 315, Amstelveen 1</meta:user-defined>
    <dc:language>nl</dc:language>
    <meta:user-defined meta:name="OVERHEIDop.locatietype/OVERHEIDop.gebiedsmarkering">Vlak</meta:user-defined>
    <meta:user-defined meta:name="DC.title">Melding toepassen grond en baggerspecie - Nabij Lindenlaan 315 Amstelveen , 37 meter richting noor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5</meta:user-defined>
    <meta:user-defined meta:name="OVERHEIDop.GmbID/DC.identifier">gmb-2026-387955</meta:user-defined>
    <meta:user-defined meta:name="OVERHEIDop.versieInformatie"/>
  </office:meta>
</office:document-meta>
</file>