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de Strandweg 83-187 en Zeekant 92-1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gewijzigd uitvoeren van de verleende vergunning met kenmerk 201906971/7239411 d.d. 12-7-2019 voor het plaatsen van een damwand en het aanbrengen van verharding ten behoeve van de Noordentree (in- uitrit) van de parkeergarage ter hoogte van de Strandweg 83-187 en Zeekant 92-111 (project Noord-Boulevard) welke wijziging bestaat uit het aankleden van de damwand aan de buitenzijde van de parkeergarage met hout en het bevestigen van een hekwerk</text:p>
            <text:p text:style-name="common-al"/>
            <text:p text:style-name="common-al">Ons kenmerk: VTH2026-6665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de Strandweg 83-187 en Zeekant 92-111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95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650</meta:user-defined>
    <meta:user-defined meta:name="DCTERMS.abstract">het gewijzigd uitvoeren van de verleende vergunning met kenmerk 201906971/7239411 dd 12-7-2019 voor het plaatsen van een damwand en het aanbrengen van verharding ten behoeve van de Noordentree (in- uitrit) van de parkeergarage thv de Strandweg 83-187 en Zeekant 92-111 (project Noord-Boulevard)</meta:user-defined>
    <dc:language>nl</dc:language>
    <meta:user-defined meta:name="OVERHEIDop.locatietype/OVERHEIDop.gebiedsmarkering">Vlak</meta:user-defined>
    <meta:user-defined meta:name="DC.title">Omgevingsvergunning - Aangevraagd, ter hoogte van de Strandweg 83-187 en Zeekant 92-111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3</meta:user-defined>
    <meta:user-defined meta:name="OVERHEIDop.GmbID/DC.identifier">gmb-2026-387953</meta:user-defined>
    <meta:user-defined meta:name="OVERHEIDop.versieInformatie"/>
  </office:meta>
</office:document-meta>
</file>