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bouwen van een kapschuur aan Provincialeweg Noord 121, 4286 EE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bouwen van een kapschuur aan Provincialeweg Noord 121, 4286 EE Almkerk (1959125725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9-06-2026. De gemeente heeft de beslistermijn met zes weken verlengd</text:p>
            <text:p text:style-name="common-al">en neemt daarom waarschijnlijk voor 24-08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795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59125725</meta:user-defined>
    <meta:user-defined meta:name="DCTERMS.abstract">het bouwen van een kapschuur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bouwen van een kapschuur aan Provincialeweg Noord 121, 4286 EE Almker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0</meta:user-defined>
    <meta:user-defined meta:name="OVERHEIDop.GmbID/DC.identifier">gmb-2026-387950</meta:user-defined>
    <meta:user-defined meta:name="OVERHEIDop.versieInformatie"/>
  </office:meta>
</office:document-meta>
</file>