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etoriusstraat 59-H 1092G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ramen in de gevel</text:p>
            <text:p text:style-name="common-al">Besluit: verleend</text:p>
            <text:p text:style-name="common-al">Besluit verzonden op: 12-08-2026</text:p>
            <text:p text:style-name="common-al">Zaakadres: Pretoriusstraat 59-H 1092GA Amsterdam</text:p>
            <text:p text:style-name="common-al">Zaaknummer: Z2026-024050</text:p>
            <text:p text:style-name="common-al">DSO-nummer: 202606020201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4050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94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050</meta:user-defined>
    <meta:user-defined meta:name="DCTERMS.abstract">wijzigen ramen in de 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etoriusstraat 59-H 1092GA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49</meta:user-defined>
    <meta:user-defined meta:name="OVERHEIDop.GmbID/DC.identifier">gmb-2026-387949</meta:user-defined>
    <meta:user-defined meta:name="OVERHEIDop.versieInformatie"/>
  </office:meta>
</office:document-meta>
</file>