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brug tussen Merksveld en Park Looburgh in Berge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8033</text:p>
            <text:p text:style-name="common-al">Ontvangstdatum aanvraag: 12-08-2026</text:p>
            <text:p text:style-name="common-al">Plaats/adres: Merksveld/Park Looburgh</text:p>
            <text:p text:style-name="common-al">Omschrijving: het realiseren van een brug </text:p>
            <text:p text:style-name="common-al">Activiteit(en): Bouw (omgevingsplan), Bouw (technisch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79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8033</meta:user-defined>
    <meta:user-defined meta:name="DCTERMS.abstract">realiseren van een brug tussen Merksveld en Park Looburgh in Bergeijk</meta:user-defined>
    <dc:language>nl</dc:language>
    <meta:user-defined meta:name="OVERHEIDop.locatietype/OVERHEIDop.gebiedsmarkering">Vlak</meta:user-defined>
    <meta:user-defined meta:name="DC.title">Ontvangen aanvraag omgevingsvergunning voor het realiseren van een brug tussen Merksveld en Park Looburgh in Berge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46</meta:user-defined>
    <meta:user-defined meta:name="OVERHEIDop.GmbID/DC.identifier">gmb-2026-387946</meta:user-defined>
    <meta:user-defined meta:name="OVERHEIDop.versieInformatie"/>
  </office:meta>
</office:document-meta>
</file>