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H.J.E. Wenckebachweg 53 Amsterdam , 12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Waternet, Spaklerweg</text:p>
            <text:p text:style-name="common-al">Zaaknummer: OD2026-0051437</text:p>
            <text:p text:style-name="common-al">DSO nummer: 2026081100850</text:p>
            <text:p text:style-name="common-al">Ontvangstdatum melding: 11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93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3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3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1437</meta:user-defined>
    <meta:user-defined meta:name="DCTERMS.abstract">01.2488-400 Omval overamstel WTV oost BRM (Nabij H.J.E. Wenckebachweg 53, Amsterdam)</meta:user-defined>
    <dc:language>nl</dc:language>
    <meta:user-defined meta:name="OVERHEIDop.locatietype/OVERHEIDop.gebiedsmarkering">Vlak</meta:user-defined>
    <meta:user-defined meta:name="DC.title">Melding toepassen grond en baggerspecie - Nabij H.J.E. Wenckebachweg 53 Amsterdam , 12 meter richting zuid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39</meta:user-defined>
    <meta:user-defined meta:name="OVERHEIDop.GmbID/DC.identifier">gmb-2026-387939</meta:user-defined>
    <meta:user-defined meta:name="OVERHEIDop.versieInformatie"/>
  </office:meta>
</office:document-meta>
</file>