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toepassen grond en baggerspecie - Nabij Von Liebigstraat 12 Nieuw-Vennep , 5 meter richting noordwe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toepassen grond en baggerspecie</text:p>
            <text:p text:style-name="common-al">Aanvrager: Van Baarsen Buisleidingen B.V.</text:p>
            <text:p text:style-name="common-al">Zaaknummer: OD2026-0051299</text:p>
            <text:p text:style-name="common-al">DSO nummer: 2026081100142</text:p>
            <text:p text:style-name="common-al">Ontvangstdatum melding: 11-08-2026</text:p>
            <text:p text:style-name="common-al">Namens: Gemeente Haarlemmermeer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87933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933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arlemmer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1299</meta:user-defined>
    <meta:user-defined meta:name="DCTERMS.abstract">24300 Broekemastraat 1 Fase 6 te Nieuw-Vennep 1</meta:user-defined>
    <dc:language>nl</dc:language>
    <meta:user-defined meta:name="OVERHEIDop.locatietype/OVERHEIDop.gebiedsmarkering">Vlak</meta:user-defined>
    <meta:user-defined meta:name="DC.title">Melding toepassen grond en baggerspecie - Nabij Von Liebigstraat 12 Nieuw-Vennep , 5 meter richting noordwesten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7933</meta:user-defined>
    <meta:user-defined meta:name="OVERHEIDop.GmbID/DC.identifier">gmb-2026-387933</meta:user-defined>
    <meta:user-defined meta:name="OVERHEIDop.versieInformatie"/>
  </office:meta>
</office:document-meta>
</file>