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Carmenlaan 92 Amstelveen , 3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Haastere B.V.</text:p>
            <text:p text:style-name="common-al">Zaaknummer: OD2026-0051092</text:p>
            <text:p text:style-name="common-al">DSO nummer: 2026081000633</text:p>
            <text:p text:style-name="common-al">Ontvangstdatum melding: 10-08-2026</text:p>
            <text:p text:style-name="common-al">Namens: Gemeente Amstelveen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79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092</meta:user-defined>
    <meta:user-defined meta:name="DCTERMS.abstract">Carmenlaan, Amstelveen</meta:user-defined>
    <dc:language>nl</dc:language>
    <meta:user-defined meta:name="OVERHEIDop.locatietype/OVERHEIDop.gebiedsmarkering">Vlak</meta:user-defined>
    <meta:user-defined meta:name="DC.title">Melding toepassen grond en baggerspecie - Nabij Carmenlaan 92 Amstelveen , 3 meter richting noord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23</meta:user-defined>
    <meta:user-defined meta:name="OVERHEIDop.GmbID/DC.identifier">gmb-2026-387923</meta:user-defined>
    <meta:user-defined meta:name="OVERHEIDop.versieInformatie"/>
  </office:meta>
</office:document-meta>
</file>