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uitrit aan Logistiekstraat nabij Expeditiestraat 6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uitrit aan Logistiekstraat nabij Expeditiestraat 6 Giessen (195915688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3-08-2026. De gemeente neemt daarover waarschijnlijk voor 08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79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59156883</meta:user-defined>
    <meta:user-defined meta:name="DCTERMS.abstract">het realiseren van uitrit</meta:user-defined>
    <dc:language>nl</dc:language>
    <meta:user-defined meta:name="OVERHEIDop.locatietype/OVERHEIDop.gebiedsmarkering">Vlak</meta:user-defined>
    <meta:user-defined meta:name="DC.title">Gemeente Altena - Aanvraag vergunning voor het realiseren van uitrit aan Logistiekstraat nabij Expeditiestraat 6 Giess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2</meta:user-defined>
    <meta:user-defined meta:name="OVERHEIDop.GmbID/DC.identifier">gmb-2026-387922</meta:user-defined>
    <meta:user-defined meta:name="OVERHEIDop.versieInformatie"/>
  </office:meta>
</office:document-meta>
</file>