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Uitgeest, verleende ontheffing sluitingstijd TC Uitgeest 12, 19 en 26 september 3 en 10 oktober 2026, Waldijk 2, 1911MJ Uitgeest, verzenddatum 13 augustus 2026 (Z2026-000065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79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geest</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569</meta:user-defined>
    <meta:user-defined meta:name="DCTERMS.abstract">ontheffing sluitingstijd TC Uitgeest 11,18 en 25 september 2 en 9 oktober 2026Waldijk 2, 1911MJ Uitgeest, verzenddatum 12 augustus 2026 (Z2026-00006569)</meta:user-defined>
    <dc:language>nl</dc:language>
    <meta:user-defined meta:name="OVERHEIDop.locatietype/OVERHEIDop.gebiedsmarkering">Punt</meta:user-defined>
    <meta:user-defined meta:name="DC.title">Gemeente Uitgeest, verleende ontheffing sluitingstijd TC Uitgeest 12, 19 en 26 september 3 en 10 oktober 2026, Waldijk 2, 1911MJ Uitgeest, verzenddatum 13 augustus 2026 (Z2026-00006569)</meta:user-defined>
    <meta:user-defined meta:name="DCTERMS.W3CDTF/DCTERMS.available">2026-08-17</meta:user-defined>
    <meta:user-defined meta:name="DCTERMS.W3CDTF/OVERHEIDop.jaargang">2026</meta:user-defined>
    <meta:user-defined meta:name="OVERHEIDop.publicationIssue">387920</meta:user-defined>
    <meta:user-defined meta:name="OVERHEIDop.GmbID/DC.identifier">gmb-2026-387920</meta:user-defined>
    <meta:user-defined meta:name="OVERHEIDop.versieInformatie"/>
  </office:meta>
</office:document-meta>
</file>