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, meldingen Besluit activiteiten leefomgeving, Ekkersrijt 2011, Son en Breu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Son en Breugel maakt bekend dat er meldingen ingevolge het Besluit activiteiten leefomgeving (Bal) zijn ontvangen.</text:p>
            <text:p text:style-name="common-al">Bedrijf: De Brug Ramen en Kozijnen B.V</text:p>
            <text:p text:style-name="common-al">Locatie: Ekkersrijt 2011 te Son en Breugel</text:p>
            <text:p text:style-name="common-al">Activiteiten: Het mechanisch bewerken en het reinigen, lijmen en coaten van diverse materialen</text:p>
            <text:p text:style-name="common-al">Voor: Het uitbreiden van de activiteiten naar naastgelegen pand Ekkersrijt 2011 te Son en Breugel</text:p>
            <text:p text:style-name="common-al">Datum meldingen: 30 juli 2026</text:p>
            <text:p text:style-name="common-al">DSO-verzoeknummers: 20260730 01186 en 20260730 01187</text:p>
            <text:p text:style-name="common-al">Een melding ingevolge het Bal betreft uitsluitend een kennisgeving. Er is geen mogelijkheid om tegen een melding bezwaar te maken.</text:p>
            <text:p text:style-name="last-al">Aan deze procedure zijn de zaaknummers Z-2026-012769 en Z-2026-012770 gekoppeld. U dient bij correspondentie deze zaaknummers te vermelden. Indien u gebruik maakt van e-mail, dan verzoeken we u de zaaknummers in de onderwerpregel te plaatsen. De correspondentie middels e-mail dient u te richten aan <text:a xlink:href="mailto:vergunningen@odzob.nl" xlink:type="simple">vergunningen@odzob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8791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n en Breug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769 en Z-2026-012770 </meta:user-defined>
    <dc:language>nl</dc:language>
    <meta:user-defined meta:name="OVERHEIDop.locatietype/OVERHEIDop.gebiedsmarkering">Adres</meta:user-defined>
    <meta:user-defined meta:name="DC.title">Gemeente Son en Breugel, meldingen Besluit activiteiten leefomgeving, Ekkersrijt 2011, Son en Breug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18</meta:user-defined>
    <meta:user-defined meta:name="OVERHEIDop.GmbID/DC.identifier">gmb-2026-387918</meta:user-defined>
    <meta:user-defined meta:name="OVERHEIDop.versieInformatie"/>
  </office:meta>
</office:document-meta>
</file>