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eemansstraat 79 Zaandam , 2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51091</text:p>
            <text:p text:style-name="common-al">DSO nummer: 2026081000630</text:p>
            <text:p text:style-name="common-al">Ontvangstdatum melding: 10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8791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1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091</meta:user-defined>
    <meta:user-defined meta:name="DCTERMS.abstract">Melding MBA Graven &gt;I (TU) - 261033797 - Zeemansstraat 77-81 - Zaandam</meta:user-defined>
    <dc:language>nl</dc:language>
    <meta:user-defined meta:name="OVERHEIDop.locatietype/OVERHEIDop.gebiedsmarkering">Vlak</meta:user-defined>
    <meta:user-defined meta:name="DC.title">Melding graven bodem - Nabij Zeemansstraat 79 Zaandam , 2 meter richting noordwes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17</meta:user-defined>
    <meta:user-defined meta:name="OVERHEIDop.GmbID/DC.identifier">gmb-2026-387917</meta:user-defined>
    <meta:user-defined meta:name="OVERHEIDop.versieInformatie"/>
  </office:meta>
</office:document-meta>
</file>