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aanpassen van de draagmuur Sportlaan 7, 3202 VW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aanpassen van de draagmuur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Sportlaan 7  </text:p>
            <text:p text:style-name="common-al">3202 VW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255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9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2557</meta:user-defined>
    <meta:user-defined meta:name="DCTERMS.abstract">Het aanpssen van de draagmuur</meta:user-defined>
    <dc:language>nl</dc:language>
    <meta:user-defined meta:name="OVERHEIDop.locatietype/OVERHEIDop.gebiedsmarkering">Punt</meta:user-defined>
    <meta:user-defined meta:name="DC.title">Gemeente Nissewaard - Aanvraag omgevingsvergunning het aanpassen van de draagmuur Sportlaan 7, 3202 VW Spijkeniss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16</meta:user-defined>
    <meta:user-defined meta:name="OVERHEIDop.GmbID/DC.identifier">gmb-2026-387916</meta:user-defined>
    <meta:user-defined meta:name="OVERHEIDop.versieInformatie"/>
  </office:meta>
</office:document-meta>
</file>