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bushalte Bollendreef te Voorhout</text:p>
      <text:section text:name="regeling_id1-3-2" text:style-name="regeling">
        <text:section text:name="aanhef_id1-3-2-1" text:style-name="aanhef">
          <text:section text:name="afkondiging_id1-3-2-1-1" text:style-name="afkondiging">
            <text:p text:style-name="afkondiging_top"/>
            <text:p text:style-name="al">Medewerker beleidsuitvoering van de afdeling Buitenruimte van de werkorganisatie HLTsamen</text:p>
          </text:section>
        </text:section>
        <text:section text:name="regeling-tekst_id1-3-2-2" text:style-name="regeling-tekst">
          <text:section text:name="tekst_id1-3-2-2-1" text:style-name="tekst">
            <text:p text:style-name="common-al">Gelet op:</text:p>
            <text:p text:style-name="common-al">Artikel 2 van de Wegenverkeerswet 1994 (WVW 1994);</text:p>
            <text:p text:style-name="common-al">De bepalingen (voor zover van toepassing) in artikelen 15 t/m 18 van de Wegenverkeerswet 1994 (WVW 1994);</text:p>
            <text:p text:style-name="common-al">De bepalingen in artikelen 12 t/m 27 van het Besluit Administratieve Bepalingen inzake het Wegverkeer (BABW);</text:p>
            <text:p text:style-name="common-al">De bepalingen van het Reglement Verkeersregels en Verkeerstekens 1990 (RVV 1990);</text:p>
            <text:p text:style-name="common-al">Het mandaat- en volmachtbesluit gemeente Teylingen d.d. 4 december 2023 krachtens welke ik bevoegd ben dit verkeersbesluit te nemen.</text:p>
            <text:p text:style-name="common-al"/>
            <text:p text:style-name="common-al">Overwegende:</text:p>
            <text:p text:style-name="common-al">De Bereikbaarheidsstudie Grensstreek van de provincies Noord-Holland en Zuid-Holland en de regio Holland Rijnland waarin is besloten om – naast andere maatregelen – het openbaar vervoer op de corridor Noordwijk - Schiphol te verbeteren;</text:p>
            <text:p text:style-name="common-al">De instemming van de gemeenteraad met het tracé voor het Hoogwaardig Openbaar Vervoer binnen de gemeente Teylingen in november 2012;</text:p>
            <text:p text:style-name="common-al">Dat in de zomer van 2022 de Bollendreef in Voorhout is geopend, als onderdeel van de randwegstructuur rond de kern Voorhout;</text:p>
            <text:p text:style-name="common-al">Dat de lijnvoering van buslijn 361, tussen Noordwijk en station Voorhout, met ingang van de dienstregeling 2023 via de Bollendreef loopt (en vice versa);</text:p>
            <text:p text:style-name="common-al">Dat de gemeente Teylingen en marktpartijen in de polder Boekhorst, gelegen tussen de Bollendreef en de bestaande kern Voorhout de nieuwe wijk ‘Nieuw-Boekhorst ontwikkelen, met in totaal circa 1.300 woningen. De eerste woningen zijn voorjaar 2026 opgeleverd;</text:p>
            <text:p text:style-name="common-al">Dat het voor een goede openbaar vervoerontsluiting van deze nieuwe wijk gewenst is om een halte toe te voegen in de lijnvoering van lijn 361, langs de Bollendreef ter hoogte van de ontsluiting (rotonde) van de wijk op de Bollendreef;</text:p>
            <text:p text:style-name="common-al">Dat de Stuurgroep ‘HOV-corridor Noordwijk-Schiphol’ waarin de gemeente Teylingen samenwerkt met andere partijen in de regio om het openbaar vervoer op de corridor Noordwijk-Schiphol te verbeteren, in juni 2025 heeft besloten om de bushalte in de Bollendreef ter hoogte van de ontsluiting (rotonde) van Nieuw-Boekhorst op de Bollendreef, toe te voegen aan de lijnvoering van lijn 361;</text:p>
            <text:p text:style-name="common-al">Dat afstemming over de aanleg en het ontwerp van deze nieuwe bushaltes heeft plaatsgevonden met de provincie Zuid-Holland (concessieverlener en regievoerder HOV-corridor) en Qbuzz (vervoerder);</text:p>
            <text:p text:style-name="common-al">Dat de Bollendreef een gebiedsontsluitingsweg buiten de bebouwde kom is, op basis waarvan het uitgangspunt is dat de bushaltes worden gerealiseerd met een bushaltekom.</text:p>
            <text:p text:style-name="common-al">Dat bij deze bushaltes de borden L3b (bushalte) uit Bijlage 1 van het RVV 1990 dienen te worden geplaatst en dat de bushaltes verder worden aangeduid - en in de lengterichting langs de rijbaan worden begrensd met zwart-wit geblokte markering, zoals bedoeld in artikel 23 lid 1/e van het RVV 1990;</text:p>
            <text:p text:style-name="common-al">Dat er overleg is gepleegd met de adviseur van de politie Eenheid Den Haag, welke gemachtigd is door de korpschef van de Nationale Politie;</text:p>
            <text:p text:style-name="common-al">Dat het betrokken weggedeelte in beheer is bij de gemeente Teylingen en in het geheel gelegen binnen de gemeente Teylingen.</text:p>
            <text:p text:style-name="common-al"/>
            <text:p text:style-name="common-al"/>
            <text:p text:style-name="common-al"/>
            <text:p text:style-name="common-al"/>
            <text:p text:style-name="common-al"/>
            <text:p text:style-name="common-al">Besluit:</text:p>
            <text:p text:style-name="common-al">Tot plaatsing van de borden L3b (bushalte) uit Bijlage I van het RVV 1990, op de Bollendreef te Voorhout aan zowel de noord- als de zuidzijde van de weg, conform bijgaande situatietekening.</text:p>
            <text:p text:style-name="common-al">Deze bushaltes over een lengte van circa 22 meter te voorzien van zwartwit geblokte markering, zoals bedoeld in artikel 23 lid 1 sub e van het RVV 1990 en conform bijgaande situatietekening</text:p>
            <text:p text:style-name="last-al"/>
            <text:p text:style-name="tekst_bottom"/>
          </text:section>
        </text:section>
        <text:section text:name="regeling-sluiting_id1-3-2-3" text:style-name="regeling-sluiting">
          <text:section text:name="ondertekening_id1-3-2-3-1">
            <text:p><text:span text:style-name="functie">Teylingen, 11 augustus 2026</text:span></text:p>
            <text:p><text:span text:style-name="functie">Namens burgemeester en wethouders van Teylingen,</text:span></text:p>
            <text:p><text:span text:style-name="functie">Medewerker beleidsuitvoering,</text:span></text:p>
            <text:p><text:span text:style-name="functie">R. Breedveld</text:span></text:p>
          </text:section>
        </text:section>
        <text:section text:name="bezwaarschrift_id1-3-2-4" text:style-name="bezwaarschrift">
          <text:p text:style-name="bezwaarschrift_top"/>
          <text:p text:style-name="bezwaarschrift_al">Mogelijkheid van bezwaar/voorlopige voorziening </text:p>
          <text:p text:style-name="bezwaarschrift_al">
          <text:span text:style-name="nadrukondlijn">Bezwaar</text:span>
        </text:p>
          <text:p text:style-name="bezwaarschrift_al">Bent u het niet eens met deze beslissing? Dan kunt u binnen zes weken na deze bekendmaking een bezwaarschrift indienen. U richt het bezwaar aan het college van Teylingen, Postbus 149, 2215 ZJ Voorhout. </text:p>
          <text:p text:style-name="bezwaarschrift_al">Uw bezwaarschrift bevat de volgende informatie:</text:p>
          <text:p text:style-name="bezwaarschrift_al">- uw naam en adres;</text:p>
          <text:p text:style-name="bezwaarschrift_al">- de datum waarop u het bezwaarschrift schrijft;</text:p>
          <text:p text:style-name="bezwaarschrift_al">- een omschrijving van het besluit waar u het niet mee eens bent;</text:p>
          <text:p text:style-name="bezwaarschrift_al">- de reden(en) van uw bezwaar;</text:p>
          <text:p text:style-name="bezwaarschrift_al">- uw handtekening.</text:p>
          <text:p text:style-name="bezwaarschrift_al"/>
          <text:p text:style-name="bezwaarschrift_al">Een bezwaarschrift kan uitsluitend schriftelijk (dus niet per e-mail) worden ingediend. Aan het indienen van een bezwaarschrift zijn geen kosten verbonden.</text:p>
          <text:p text:style-name="bezwaarschrift_al">Overigens kunnen ook andere belanghebbenden bezwaar maken tegen dit besluit.</text:p>
          <text:p text:style-name="bezwaarschrift_al"/>
          <text:p text:style-name="bezwaarschrift_al">
          <text:span text:style-name="nadrukondlijn">Voorlopige voorziening</text:span>
        </text:p>
          <text:p text:style-name="bezwaarschrift_al">Het indienen van een bezwaarschrift schorst de werking van het besluit niet. Dat betekent dat het besluit blijft gelden in de tijd dat uw bezwaarschrift in behandeling is. Kunt u een beslissing op uw bezwaarschrift niet afwachten? Dan kunt u tegelijkertijd met of na indiening van uw bezwaarschrift een verzoek om voorlopige voorziening indienen.</text:p>
          <text:p text:style-name="bezwaarschrift_al">U dient dit verzoek in bij de Voorzieningenrechter van de rechtbank Den Haag, sector Bestuursrecht, Postbus 20302, 2500 EH Den Haag. Hiervoor betaalt u griffiekosten. </text:p>
          <text:p text:style-name="bezwaarschrift_al">U kunt ook digitaal het verzoekschrift indienen bij genoemde rechtbank via <text:a xlink:href="http://loket.rechtspraak.nl/bestuursrecht" xlink:type="simple">http://loket.rechtspraak.nl/bestuursrecht</text:a>. Daarvoor moet u wel beschikken over een elektronische handtekening (DigiD). Kijk op de genoemde website voor de precieze voorwaarden. </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8791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1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1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eylingen</meta:user-defined>
    <meta:user-defined meta:name="OVERHEID.Gemeente/OVERHEID.authority">Teylingen</meta:user-defined>
    <meta:user-defined meta:name="OVERHEID.Informatietype/DC.type">officiële publicatie</meta:user-defined>
    <meta:user-defined meta:name="OVERHEIDop.Rubriek/DC.type">verkeersbesluit of -mededeling</meta:user-defined>
    <meta:user-defined meta:name="OVERHEID.Gemeente/DCTERMS.publisher">Teyl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Teylingen - Bushaltes Bollendreef Voorhout - Bollendreef Voorhout </meta:user-defined>
    <meta:user-defined meta:name="OVERHEIDvb.Wegcategorie/OVERHEIDvb.wegcategorie">Gebiedsontsluitingsweg buiten de bebouwde kom</meta:user-defined>
    <meta:user-defined meta:name="OVERHEIDvb.Weggebruiker/OVERHEIDvb.weggebruiker">bestuurders van een motorrijwiel, scooter, personenauto of bestelauto</meta:user-defined>
    <meta:user-defined meta:name="OVERHEIDop.verkeersbordcode">L3</meta:user-defined>
    <dc:language>nl</dc:language>
    <meta:user-defined meta:name="OVERHEIDop.locatietype/OVERHEIDop.gebiedsmarkering">Punt</meta:user-defined>
    <meta:user-defined meta:name="OVERHEIDop.locatietype/OVERHEIDop.gebiedsmarkering">Punt</meta:user-defined>
    <meta:user-defined meta:name="DC.title">Verkeersbesluit bushalte Bollendreef te Voorhout</meta:user-defined>
    <meta:user-defined meta:name="DCTERMS.W3CDTF/DCTERMS.available">2026-08-17</meta:user-defined>
    <meta:user-defined meta:name="OVERHEIDop.externeBijlage">situatietekening |exb-2026-28970</meta:user-defined>
    <meta:user-defined meta:name="DCTERMS.W3CDTF/OVERHEIDop.jaargang">2026</meta:user-defined>
    <meta:user-defined meta:name="OVERHEIDop.publicationIssue">387913</meta:user-defined>
    <meta:user-defined meta:name="OVERHEIDop.GmbID/DC.identifier">gmb-2026-387913</meta:user-defined>
    <meta:user-defined meta:name="OVERHEIDop.versieInformatie"/>
  </office:meta>
</office:document-meta>
</file>