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an Woustraat 209 Amsterdam , 16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51059</text:p>
            <text:p text:style-name="common-al">DSO nummer: 2026081000482</text:p>
            <text:p text:style-name="common-al">Ontvangstdatum melding: 10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9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059</meta:user-defined>
    <meta:user-defined meta:name="DCTERMS.abstract">11216 C1524 Van Woustraat te Amsterdam 1</meta:user-defined>
    <dc:language>nl</dc:language>
    <meta:user-defined meta:name="OVERHEIDop.locatietype/OVERHEIDop.gebiedsmarkering">Vlak</meta:user-defined>
    <meta:user-defined meta:name="DC.title">Melding toepassen grond en baggerspecie - Nabij Van Woustraat 209 Amsterdam , 16 meter richting noor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11</meta:user-defined>
    <meta:user-defined meta:name="OVERHEIDop.GmbID/DC.identifier">gmb-2026-387911</meta:user-defined>
    <meta:user-defined meta:name="OVERHEIDop.versieInformatie"/>
  </office:meta>
</office:document-meta>
</file>