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leggen westoever vrouwenvaart - Rijnlandroute N206 Europaweg, Europaweg (Rijnlandroute N206)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5603</text:p>
            <text:p text:style-name="common-al">
            <text:span text:style-name="nadrukvet">Ingekomen:</text:span> 23-06-2026</text:p>
            <text:p text:style-name="common-al">
            <text:span text:style-name="nadrukvet">Datum besluit:</text:span> 12-08-2026</text:p>
            <text:p text:style-name="common-al">
            <text:span text:style-name="nadrukvet">Locatie:</text:span> Europaweg (Rijnlandroute N206) Leiden</text:p>
            <text:p text:style-name="common-al">
            <text:span text:style-name="nadrukvet">Projectomschrijving:</text:span> verleggen westoever vrouwenvaart - Rijnlandroute N206 Europawe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560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9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5603</meta:user-defined>
    <meta:user-defined meta:name="DCTERMS.abstract">verleggen westoever vrouwenvaart - Rijnlandroute N206 Europawe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leggen westoever vrouwenvaart - Rijnlandroute N206 Europaweg, Europaweg (Rijnlandroute N206) Leiden</meta:user-defined>
    <meta:user-defined meta:name="DCTERMS.W3CDTF/DCTERMS.available">2026-08-20</meta:user-defined>
    <meta:user-defined meta:name="DCTERMS.W3CDTF/OVERHEIDop.jaargang">2026</meta:user-defined>
    <meta:user-defined meta:name="OVERHEIDop.externeBijlage">Samenvatting 000 (2026062300264)|exb-2026-28969</meta:user-defined>
    <meta:user-defined meta:name="OVERHEIDop.publicationIssue">387910</meta:user-defined>
    <meta:user-defined meta:name="OVERHEIDop.GmbID/DC.identifier">gmb-2026-387910</meta:user-defined>
    <meta:user-defined meta:name="OVERHEIDop.versieInformatie"/>
  </office:meta>
</office:document-meta>
</file>