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aanvraag omgevingsvergunning, Stekkermortel 1, 5738PH Maria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volgende aanvraag om een omgevingsvergunning buiten behandeling is gelaten:</text:p>
            <text:p text:style-name="common-al">Locatie: Stekkermortel 1, 5738PH Mariahout</text:p>
            <text:p text:style-name="common-al">Activiteit: Omgevingsplan activiteit (ruimtelijke bouwactiviteit)</text:p>
            <text:p text:style-name="common-al">Voor: Uitbreiding en renovatie van een woning</text:p>
            <text:p text:style-name="common-al">Datum aanvraag: 09-09-2025</text:p>
            <text:p text:style-name="common-al">DSO-verzoeknummer: 2025090901476</text:p>
            <text:p text:style-name="common-al">Aan deze procedure is het zaaknummer ZOL-2025-000791 gekoppeld. U dient bij correspondentie dit zaaknummer te vermelden. Als u gebruik maakt van e-mail, dan verzoeken we u het zaaknummer in de onderwerpregel te plaatsen. De correspondentie via e-mail dient u te richten aan <text:a xlink:href="mailto:info@odzob.nl" xlink:type="simple">info@odzob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8790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OL-2025-000791</meta:user-defined>
    <dc:language>nl</dc:language>
    <meta:user-defined meta:name="OVERHEIDop.locatietype/OVERHEIDop.gebiedsmarkering">Adres</meta:user-defined>
    <meta:user-defined meta:name="DC.title">Gemeente Laarbeek, aanvraag omgevingsvergunning, Stekkermortel 1, 5738PH Mariahou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08</meta:user-defined>
    <meta:user-defined meta:name="OVERHEIDop.GmbID/DC.identifier">gmb-2026-387908</meta:user-defined>
    <meta:user-defined meta:name="OVERHEIDop.versieInformatie"/>
  </office:meta>
</office:document-meta>
</file>