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vergunning t.b.v. Kermis Wijchen (attracties)</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Gemeente Wijchen, Kasteellaan 27, 6602 DB Wijchen, evenementenvergunning t.b.v. Kermis Wijchen (attracties),  18 september t/m 22 september 2026, locatie: Kasteellaan, Kasteeltuin en Markt, ontheffingen toestellen of geluidsapparaten, ontheffing recreatief nachtverblijf buiten kampeerterreinen, ontheffing Zondagswet, verleend en verzonden op 12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79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OVERHEIDop.locatietype/OVERHEIDop.gebiedsmarkering">Punt</meta:user-defined>
    <meta:user-defined meta:name="DC.title">Verleende APV-vergunning t.b.v. Kermis Wijchen (attracties)</meta:user-defined>
    <meta:user-defined meta:name="DCTERMS.W3CDTF/DCTERMS.available">2026-08-17</meta:user-defined>
    <meta:user-defined meta:name="DCTERMS.W3CDTF/OVERHEIDop.jaargang">2026</meta:user-defined>
    <meta:user-defined meta:name="OVERHEIDop.publicationIssue">387907</meta:user-defined>
    <meta:user-defined meta:name="OVERHEIDop.GmbID/DC.identifier">gmb-2026-387907</meta:user-defined>
    <meta:user-defined meta:name="OVERHEIDop.versieInformatie"/>
  </office:meta>
</office:document-meta>
</file>