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Dubbele Buurt 2 Halfweg , 63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N.V. PWN Waterleidingbedrijf Noord-Holland</text:p>
            <text:p text:style-name="common-al">Zaaknummer: OD2026-0050650</text:p>
            <text:p text:style-name="common-al">DSO nummer: 2026080601021</text:p>
            <text:p text:style-name="common-al">Ontvangstdatum melding: 06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790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0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650</meta:user-defined>
    <meta:user-defined meta:name="DCTERMS.abstract">PM-26-12316 Dr. Baumannplein  Sluizencomplex Halfweg  DWL.002240 1</meta:user-defined>
    <dc:language>nl</dc:language>
    <meta:user-defined meta:name="OVERHEIDop.locatietype/OVERHEIDop.gebiedsmarkering">Vlak</meta:user-defined>
    <meta:user-defined meta:name="DC.title">Melding graven bodem - Nabij Dubbele Buurt 2 Halfweg , 63 meter richting oos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06</meta:user-defined>
    <meta:user-defined meta:name="OVERHEIDop.GmbID/DC.identifier">gmb-2026-387906</meta:user-defined>
    <meta:user-defined meta:name="OVERHEIDop.versieInformatie"/>
  </office:meta>
</office:document-meta>
</file>