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herinrichten van de oever aan de Fransumer Hoofdtocht  - nabij de Medenerweg in Den Ham, Aduard (ADA00) H 1090</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Westerkwartier een aanvraag ontvangen voor het herinrichten van de oever aan de Fransumer Hoofdtocht  op locatie nabij de Medenerweg in Den Ham, Aduard (ADA00) H 1090. De aanvraag is geregistreerd onder zaaknummer 2026192554. De aanvraag betreft:</text:p>
            <text:p text:style-name="common-al">
            
          </text:p>
            <text:list text:style-name="id1-3-2-1-1-3">
              <text:list-item text:style-override="id1-3-2-1-1-3-1">
                <text:number>•</text:number>
                <text:p text:style-name="al">Werk, niet zijnde bouwwerk, of werkzaamheid uitvo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8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2026192554</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regulier) voor het herinrichten van de oever aan de Fransumer Hoofdtocht  - nabij de Medenerweg in Den Ham, Aduard (ADA00) H 1090</meta:user-defined>
    <meta:user-defined meta:name="DCTERMS.W3CDTF/DCTERMS.available">2026-08-17</meta:user-defined>
    <meta:user-defined meta:name="DCTERMS.W3CDTF/OVERHEIDop.jaargang">2026</meta:user-defined>
    <meta:user-defined meta:name="OVERHEIDop.publicationIssue">387897</meta:user-defined>
    <meta:user-defined meta:name="OVERHEIDop.GmbID/DC.identifier">gmb-2026-387897</meta:user-defined>
    <meta:user-defined meta:name="OVERHEIDop.versieInformatie"/>
  </office:meta>
</office:document-meta>
</file>