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een boom (Spaanse esdoorn), Stieltjesstraat 40 2313SL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495</text:p>
            <text:p text:style-name="common-al">
            <text:span text:style-name="nadrukvet">Ingekomen:</text:span> 12-08-2026</text:p>
            <text:p text:style-name="common-al">
            <text:span text:style-name="nadrukvet">Locatie:</text:span> Stieltjesstraat 40 2313SL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495" xlink:type="simple">publicatiesomgevingsvergunningen@leiden.nl</text:a> de volgende gegevens:</text:p>
            <text:p text:style-name="common-al">-het kenmerk van de aanvraag: Z/26/402749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78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/26/4027495</meta:user-defined>
    <meta:user-defined meta:name="DCTERMS.abstract">kappen van een boom (Spaanse esdoor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kappen van een boom (Spaanse esdoorn), Stieltjesstraat 40 2313SL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63_Samenvatting 000|exb-2026-28967</meta:user-defined>
    <meta:user-defined meta:name="OVERHEIDop.publicationIssue">387896</meta:user-defined>
    <meta:user-defined meta:name="OVERHEIDop.GmbID/DC.identifier">gmb-2026-387896</meta:user-defined>
    <meta:user-defined meta:name="OVERHEIDop.versieInformatie"/>
  </office:meta>
</office:document-meta>
</file>