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realiseren tijdelijke, demontabele parkeergarage (periode 3 jaar en 11 maanden) verbreden uitrit, Goertjesweg Zwolle, Kadastraal perceel Zwolle C 1367 [Zaaknummer 0193ESUITE132934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12 augustus 2026</text:span>
          </text:p>
            <text:p text:style-name="common-al">
            <text:span text:style-name="nadrukvet">Locatie:</text:span> Goertjesweg Zwolle, Kadastraal perceel Zwolle C 1367</text:p>
            <text:p text:style-name="common-al">
            <text:span text:style-name="nadrukvet">Zaakomschrijving:</text:span> het realiseren van een tijdelijke, demontabele parkeergarage (periode 3 jaar en 11 maanden) en het verbreden van de uitrit</text:p>
            <text:p text:style-name="common-al">
            <text:span text:style-name="nadrukvet">Zaaknummer:</text:span> 0193ESUITE1329342026</text:p>
            <text:p text:style-name="common-al">
            <text:span text:style-name="nadrukvet">Activiteiten:</text:span>
          </text:p>
            <text:p text:style-name="common-al">- Bouwactiviteit (technisch) </text:p>
            <text:p text:style-name="common-al">- Bouwactiviteit (omgevingsplan) </text:p>
            <text:p text:style-name="common-al">- Uitritactiviteit</text:p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293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789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193ESUITE1329342026</meta:user-defined>
    <meta:user-defined meta:name="DCTERMS.abstract">het realiseren van een tijdelijke, demontabele parkeergarage (periode 3 jaar en 11 maanden) en het verbreden van de uitri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realiseren tijdelijke, demontabele parkeergarage (periode 3 jaar en 11 maanden) verbreden uitrit, Goertjesweg Zwolle, Kadastraal perceel Zwolle C 1367 [Zaaknummer 0193ESUITE1329342026]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95</meta:user-defined>
    <meta:user-defined meta:name="OVERHEIDop.GmbID/DC.identifier">gmb-2026-387895</meta:user-defined>
    <meta:user-defined meta:name="OVERHEIDop.versieInformatie"/>
  </office:meta>
</office:document-meta>
</file>