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- aanvr. beschikking behandelen, Beukenlaan 2 9648LS Wildervank. Doorbreken van muren en plaatsen van uit bouw waarbij constructiewijziging nodig is dmv stalen balk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eendam maken bekend dat zij in de afgelopen periode  de volgende aanvraag voor een omgevingsvergunning <text:span text:style-name="nadrukvet">hebben ontvangen:</text:span></text:p>
            <text:p text:style-name="common-al">Voor: Doorbreken van muren en plaatsen van uit bouw waarbij constructiewijziging nodig is dmv stalen balken.</text:p>
            <text:p text:style-name="common-al">Locatie: Beukenlaan 2 9648LS Wildervank</text:p>
            <text:p text:style-name="common-al"/>
            <text:p text:style-name="last-al">Datum <text:span text:style-name="nadrukvet">ontvangst</text:span>: 10 augustus 2026 (Kenmerk: OMG-2026-0309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dam</text:p>
            </table:table-cell>
            <table:table-cell office:value-type="string" table:style-name="header.C">
              <text:p text:style-name="headerright"><text:span text:style-name="nr">Nr. 38789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dam</meta:user-defined>
    <meta:user-defined meta:name="OVERHEID.Gemeente/OVERHEID.authority">Veendam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0309</meta:user-defined>
    <meta:user-defined meta:name="DCTERMS.abstract">Gemeente - aanvr. beschikking behandelen - Doorbreken van muren en plaatsen van uit bouw waarbij constructiewijziging nodig is dmv stalen balken. - Beukenlaan 2 9648LS Wildervank</meta:user-defined>
    <dc:language>nl</dc:language>
    <meta:user-defined meta:name="OVERHEIDop.locatietype/OVERHEIDop.gebiedsmarkering">Adres</meta:user-defined>
    <meta:user-defined meta:name="DC.title">Ontvangen aanvraag - aanvr. beschikking behandelen, Beukenlaan 2 9648LS Wildervank. Doorbreken van muren en plaatsen van uit bouw waarbij constructiewijziging nodig is dmv stalen balken.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7891</meta:user-defined>
    <meta:user-defined meta:name="OVERHEIDop.GmbID/DC.identifier">gmb-2026-387891</meta:user-defined>
    <meta:user-defined meta:name="OVERHEIDop.versieInformatie"/>
  </office:meta>
</office:document-meta>
</file>