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verbouwen deel  winkelruimte naar twee woonfuncties, Assendorperstraat 49 8012DE Zwolle [Zaaknummer 0193ESUITE132897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2-08-2026</text:p>
            <text:p text:style-name="common-al">
            <text:span text:style-name="nadrukvet">Locatie:</text:span> Assendorperstraat 49 8012DE Zwolle</text:p>
            <text:p text:style-name="common-al">
            <text:span text:style-name="nadrukvet">Zaakomschrijving:</text:span> het verbouwen van een deel van de winkelruimte naar twee woonfuncties</text:p>
            <text:p text:style-name="common-al">
            <text:span text:style-name="nadrukvet">Zaaknummer:</text:span> 0193ESUITE13289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289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78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28972026</meta:user-defined>
    <meta:user-defined meta:name="DCTERMS.abstract">het verbouwen van een deel van de winkelruimte naar twee woonfunctie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verbouwen deel  winkelruimte naar twee woonfuncties, Assendorperstraat 49 8012DE Zwolle [Zaaknummer 0193ESUITE1328972026]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88</meta:user-defined>
    <meta:user-defined meta:name="OVERHEIDop.GmbID/DC.identifier">gmb-2026-387888</meta:user-defined>
    <meta:user-defined meta:name="OVERHEIDop.versieInformatie"/>
  </office:meta>
</office:document-meta>
</file>