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6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Koningin Wilhelminaplein ter hoogte van nummer: 606 in Amsterdam</text:p>
            <text:p text:style-name="common-al">Looptijd :07-09-2026 t/m 11-09-2026</text:p>
            <text:p text:style-name="common-al">Verzonden naar aanvrager op: 12-08-2026</text:p>
            <text:p text:style-name="common-al">Kenmerk gemeente: Z/26/31716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67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78</meta:user-defined>
    <meta:user-defined meta:name="DCTERMS.abstract">Object,Koningin Wilhelminaplein 606 1062KS, 20260907, Koningin Wilhelminaplein ter hoogte van nummer: 606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60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0</meta:user-defined>
    <meta:user-defined meta:name="OVERHEIDop.GmbID/DC.identifier">gmb-2026-387860</meta:user-defined>
    <meta:user-defined meta:name="OVERHEIDop.versieInformatie"/>
  </office:meta>
</office:document-meta>
</file>