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urgerdammerdijk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Sinterklaasintocht Landelijk Noord 2026 ter hoogte van Durgerdammerdijk 71 in AMSTERDAM</text:p>
            <text:p text:style-name="common-al">Datum van: 15-11-2026</text:p>
            <text:p text:style-name="common-al">Datum t/m: 15-11-2026</text:p>
            <text:p text:style-name="common-al">Tijd van: 13:00</text:p>
            <text:p text:style-name="common-al">Tijd tot: 15:30</text:p>
            <text:p text:style-name="common-al">Bezoekers drukste moment: 450</text:p>
            <text:p text:style-name="common-al">Activiteiten: Op de kade staan, Sint opwachten, liedjes zingen, handen schudden met de Sint, pepernoten eten, warme choco drinken</text:p>
            <text:p text:style-name="common-al">Ontvangen op: 10-06-2026</text:p>
            <text:p text:style-name="common-al">Kenmerk gemeente: Z/26/314202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2029</meta:user-defined>
    <meta:user-defined meta:name="DCTERMS.abstract">Aanvraag voor een evenementenvergunning ter hoogte van adres Durgerdammerdijk 71 in AMSTERDAM</meta:user-defined>
    <dc:language>nl</dc:language>
    <meta:user-defined meta:name="OVERHEIDop.locatietype/OVERHEIDop.gebiedsmarkering">Punt</meta:user-defined>
    <meta:user-defined meta:name="DC.title">Aanvraag evenementenvergunning Durgerdammerdijk 7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2</meta:user-defined>
    <meta:user-defined meta:name="OVERHEIDop.GmbID/DC.identifier">gmb-2026-387832</meta:user-defined>
    <meta:user-defined meta:name="OVERHEIDop.versieInformatie"/>
  </office:meta>
</office:document-meta>
</file>