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ntheffing artikel 35 van de Alcoholwet - het verkrijgen van een ontheffing art 35 van de Alcoholwet tbv bourgondisch leek - in het centrum van Leek</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Westerkwartier een aanvraag ontvangen voor het verkrijgen van een ontheffing art. 35 van de Alcoholwet ten behoeve van bourgondisch leek op 29 augustus 2026 in het centrum van Leek. De aanvraag is geregistreerd onder zaaknummer 2026192552. De aanvraag betreft:</text:p>
            <text:p text:style-name="common-al">
            
          </text:p>
            <text:list text:style-name="id1-3-2-1-1-3">
              <text:list-item text:style-override="id1-3-2-1-1-3-1">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8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55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vangst aanvraag: Ontheffing artikel 35 van de Alcoholwet - het verkrijgen van een ontheffing art 35 van de Alcoholwet tbv bourgondisch leek - in het centrum van Leek</meta:user-defined>
    <meta:user-defined meta:name="DCTERMS.W3CDTF/DCTERMS.available">2026-08-17</meta:user-defined>
    <meta:user-defined meta:name="DCTERMS.W3CDTF/OVERHEIDop.jaargang">2026</meta:user-defined>
    <meta:user-defined meta:name="OVERHEIDop.publicationIssue">387815</meta:user-defined>
    <meta:user-defined meta:name="OVERHEIDop.GmbID/DC.identifier">gmb-2026-387815</meta:user-defined>
    <meta:user-defined meta:name="OVERHEIDop.versieInformatie"/>
  </office:meta>
</office:document-meta>
</file>