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het uitbreiden van het pand en het aanleggen van een in- en uitrit - Exportweg 8A, Ro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uitbreiden van het pand en het aanleggen van een in- en uitrit aan de Exportweg 8A, Roden, ontvangen op 12-08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8779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9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9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4211</meta:user-defined>
    <meta:user-defined meta:name="DCTERMS.abstract">Gemeente Noordenveld - Aanvraag: Exportweg 8A, Roden</meta:user-defined>
    <dc:language>nl</dc:language>
    <meta:user-defined meta:name="OVERHEIDop.locatietype/OVERHEIDop.gebiedsmarkering">Adres</meta:user-defined>
    <meta:user-defined meta:name="DC.title">Gemeente Noordenveld - aanvr. beschikking behandelen - het uitbreiden van het pand en het aanleggen van een in- en uitrit - Exportweg 8A, Rod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87796</meta:user-defined>
    <meta:user-defined meta:name="OVERHEIDop.GmbID/DC.identifier">gmb-2026-387796</meta:user-defined>
    <meta:user-defined meta:name="OVERHEIDop.versieInformatie"/>
  </office:meta>
</office:document-meta>
</file>