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Frederik Hendriklaan 78, 2582 B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Terrasaanvraag Frederik Hendriklaan 78,  op de locatie Frederik Hendriklaan 78, 2582 BD 's-Gravenhage </text:p>
            <text:p text:style-name="common-al">
            
          </text:p>
            <text:p text:style-name="common-al">Ons kenmerk: VTH2026-59623</text:p>
            <text:p text:style-name="common-al">
            
          </text:p>
            <text:p text:style-name="common-al">Categorie: Terrasvergunning: Gevelterras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ederik Hendriklaan 78, 2582 BD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14-08-2026</text:p>
            <text:p text:style-name="common-al">
            
          </text:p>
            <text:p text:style-name="common-al">Ons besluit: u krijgt een vergunning 	</text:p>
            <text:p text:style-name="common-al">De adviserende partijen hebben geen bezwaar tegen uw aanvraag. Wij zien ook geen reden om de vergunning te weigeren. Daarom beoordelen wij uw aanvraag positief. We geven u een vergunning voor het plaatsen van een LED-scherm.</text:p>
            <text:p text:style-name="common-al">
            
          </text:p>
            <text:p text:style-name="common-al">De vergunning bestaat uit het volgende: </text:p>
            <text:p text:style-name="common-al">•	Object(en): LED-scherm met een afmeting van 2,5 meter breedte en 3,5 meter lengte.</text:p>
            <text:p text:style-name="common-al">•	Locatie: ter hoogte van Strand Noord 2</text:p>
            <text:p text:style-name="common-al">•	Geldig van 11 tot en met 24 augustus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4 augustus 2026 voor advies voorgelegd aan de wegbeheerder. </text:p>
            <text:p text:style-name="common-al">
            
          </text:p>
            <text:p text:style-name="common-al">Advies wegbeheerder van het stadsdeel Scheveningen</text:p>
            <text:p text:style-name="common-al">In het advies van 7 augustus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dvies ACOR (Advies Commissie Openbare Ruimte)</text:p>
            <text:p text:style-name="common-al">Wij hebben de aanvraag op 20 juli 2026 voor advies voorgelegd aan ACOR.</text:p>
            <text:p text:style-name="common-al">In het advies van 4 augustus 2026 adviseert ACOR positief over de aanvraag vanuit het oogpunt uiterlijke aanzien van de openbare we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Er dient naast het scherm een minimale doorkijkruimte van 3 meter richting het paviljoen zijn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7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9623</meta:user-defined>
    <meta:user-defined meta:name="DCTERMS.abstract">Terrasaanvraag Frederik Hendriklaan 78,</meta:user-defined>
    <dc:language>nl</dc:language>
    <meta:user-defined meta:name="OVERHEIDop.locatietype/OVERHEIDop.gebiedsmarkering">Punt</meta:user-defined>
    <meta:user-defined meta:name="DC.title">APV Vergunning - Besluiten, Frederik Hendriklaan 78, 2582 BD 's-Gravenhage</meta:user-defined>
    <meta:user-defined meta:name="OVERHEIDop.datumEindeReactietermijn">2026-09-23</meta:user-defined>
    <meta:user-defined meta:name="OVERHEIDop.terinzageleggingBG">https://www.digitale-inzage.nl/Den%20Haag/dossier/uOba-WqYBUuqR_YOMFCUx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46</meta:user-defined>
    <meta:user-defined meta:name="OVERHEIDop.GmbID/DC.identifier">gmb-2026-387746</meta:user-defined>
    <meta:user-defined meta:name="OVERHEIDop.versieInformatie"/>
  </office:meta>
</office:document-meta>
</file>