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KONDIGING OVEREENKOMST VAN CONTRACTSOVERNEMING </text:p>
      <text:section text:name="regeling_id1-3-2" text:style-name="regeling">
        <text:section text:name="aanhef_id1-3-2-1" text:style-name="aanhef">
          <text:section text:name="preambule_id1-3-2-1-1" text:style-name="preambule">
            <text:p text:style-name="al"/>
            <text:p text:style-name="al">
            <text:span text:style-name="nadrukcur">
              <text:span text:style-name="nadrukondlijn">Naam project</text:span>
            </text:span>
          </text:p>
            <text:p text:style-name="al">
            <text:span text:style-name="nadrukcur">Adres: Dokter van Deenweg 13 te Zwolle</text:span>
          </text:p>
            <text:p text:style-name="al">
            <text:span text:style-name="nadrukcur">Kadastrale percelen: Gemeente Zwolle sectie B nummers 7157 (geheel) 8209 (gedeeltelijk) </text:span>
          </text:p>
            <text:p text:style-name="al">
            <text:span text:style-name="nadrukcur">Perceelgrootte: Circa 1.849 m2. </text:span>
          </text:p>
            <text:p text:style-name="al"/>
            <text:p text:style-name="al">
            <text:span text:style-name="nadrukcur">
              <text:span text:style-name="nadrukondlijn">Voornemen tot aangaan overeenkomst van contractsoverneming met huurder Häst III B.V. en de nieuwe huurder Landelijke Politie. </text:span>
            </text:span>
          </text:p>
            <text:p text:style-name="al"> De Landelijke Politie is op dit moment nog gehuisvest in de Spoorzone. De parkeerplaatsen die de Landelijke Politie in de Spoorzone gebruikt zijn onderdeel van de gebiedsontwikkeling Spoorzone en zijn bedoeld voor het realiseren van woningbouw en andere functies. Dit is de reden dat de Landelijke Politie verplaatst moet worden. Na een uitgebreide locatieverkenning zal de Landelijke Politie zich gaan verplaatsen vanuit de Spoorzone naar de Dokter van Deenweg 140. De Gemeente, Häst III B.V. en de Landelijke Politie hebben overeenstemming bereikt over een overeenkomst van contractsoverneming in de zin van artikel 6:159 BW. Daarmee neemt de Landelijke Politie de positie van huurder bij de huurovereenkomst voor het parkeerterrein achter Dokter van Deenweg 13 van Häst III B.V. over. De Landelijke Politie wordt daarmee de nieuwe huurder van de Gemeente van het genoemde parkeerterrein.</text:p>
            <text:p text:style-name="al"/>
            <text:p text:style-name="al">
            <text:span text:style-name="nadrukcur">
              <text:span text:style-name="nadrukondlijn">De Landelijke Politie is als de nieuwe huurder de enige serieuze gegadigde</text:span>
            </text:span>
          </text:p>
            <text:p text:style-name="al">
            <text:span text:style-name="nadrukcur">De Landelijke Politie is de enige serieuze gegadigde om de positie van huurder bij deze huurovereenkomst over te nemen, omdat:</text:span>
          </text:p>
            <text:p text:style-name="al"/>
            <text:p text:style-name="al">
            <text:span text:style-name="nadrukcur">1.</text:span>
            <text:span text:style-name="nadrukcur">De Landelijke Politie zich zal vestigen in het kantorencomplex Dokter van Deenweg 140 te Zwolle en de Gemeente een maatschappelijk belang heeft bij het behoud van de vestigingen van de Politie in Zwolle, reden waarom de Gemeente de Politie wenst te faciliteren in haar parkeervraag; </text:span>
          </text:p>
            <text:p text:style-name="al"/>
            <text:p text:style-name="al">
            <text:span text:style-name="nadrukcur">2. Het gehuurde (achter Dokter Deenweg 13) is gelegen op korte loopafstand van de door de Politie te betrekken locatie aan de Dokter van Deenweg 140 te Zwolle. </text:span>
          </text:p>
            <text:p text:style-name="al"/>
            <text:p text:style-name="al">
            <text:span text:style-name="nadrukcur">3.</text:span>
            <text:span text:style-name="nadrukcur">De parkeervraag van de Politie bestaat niet alleen uit een parkeerbehoefte voor de voertuigen van haar personeel, maar ook voertuigen die de Politie nodig heeft voor het uitvoeren van haar wettelijke taak. Het gehuurde voorziet in voldoende parkeerplaatsen voor beide parkeerbehoeften. </text:span>
          </text:p>
            <text:p text:style-name="al"/>
            <text:p text:style-name="al">
            <text:span text:style-name="nadrukcur">4. Er is daarmee geen sprake van een nieuwe huurovereenkomst, of een nieuwe uitgifte van de genoemde percelen, of het verlengen van de bestaande huurovereenkomst: De Landelijke Politie neemt als de nieuwe huurder van de gemeente de bestaande huurovereenkomst ongewijzigd over.</text:span>
          </text:p>
            <text:p text:style-name="al"/>
            <text:p text:style-name="al">Gelet op het voorgaande is de gemeente van oordeel dat er op grond van objectieve, redelijke en toetsbare criteria slechts één serieuze gegadigde in aanmerking komt voor het aangaan van de overeenkomst van contractsoverneming van de huurovereenkomst voor de locatie gelegen achter het adres Dokter van Deenweg 13 te Zwolle. </text:p>
            <text:p text:style-name="al"/>
            <text:p text:style-name="al">
            <text:span text:style-name="nadrukcur">
              <text:span text:style-name="nadrukondlijn">Vervaltermijn</text:span>
            </text:span>
          </text:p>
            <text:p text:style-name="al">Indien u zich niet met dit voornemen kunt verenigen, dan dient u dit uiterlijk binnen 20 kalenderdagen (ingaande de dag na deze bekendmaking) kenbaar te maken door middel van het aanhangig maken van een kortgeding procedure bij de rechtbank Overijssel.  </text:p>
            <text:p text:style-name="al"/>
            <text:p text:style-name="al">De gemeente Zwolle, Häst III B.V. en de Landelijke Politie zouden onredelijk worden benadeeld indien pas na deze (duidelijk kenbaar gemaakte) termijn alsnog tegen het voornemen respectievelijk het aangaan van de overeenkomst zou worden opgekomen.</text:p>
            <text:p text:style-name="al"/>
            <text:p text:style-name="al"> Indien u een kort geding aanhangig maakt, verzoeken wij u dit binnen voornoemde termijn schriftelijk mede te delen door hierover een mail (dan wel de conceptdagvaarding) te sturen naar het e-mailadres: <text:a xlink:href="mailto:h.nijmeijer@zwolle.nl" xlink:type="simple">h.nijmeijer@zwolle.nl</text:a> </text:p>
            <text:p text:style-name="al"/>
            <text:p text:style-name="al">De gemeente publiceert dit voornemen op <text:a xlink:href="http://www.zwolle.nl/bekendmakingen" xlink:type="simple">www.zwolle.nl/bekendmakingen</text:a> en in het gemeenteblad. Met deze publicatie geeft de gemeente uitvoering aan het arrest van de Hoge Raad d.d. 26 november 2021 (ECLI:NL:HR: 2021:1778). Voor meer informatie over deze publicatie kunt u contact opnemen met mevrouw H. Nijmeijer, via <text:a xlink:href="mailto:h.nijmeijer@zwolle.nl" xlink:type="simple">h.nijmeijer@zwolle.nl</text:a>.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774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olle</meta:user-defined>
    <meta:user-defined meta:name="OVERHEID.Informatietype/DC.type">officiële publicatie</meta:user-defined>
    <meta:user-defined meta:name="OVERHEIDop.Rubriek/DC.type">overige overheidsinformatie</meta:user-defined>
    <meta:user-defined meta:name="OVERHEID.Gemeente/OVERHEID.authority">Zwolle</meta:user-defined>
    <meta:user-defined meta:name="OVERHEID.Gemeente/DCTERMS.publisher">Zwolle</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AANKONDIGING OVEREENKOMST VAN CONTRACTSOVERNEMING</meta:user-defined>
    <meta:user-defined meta:name="DCTERMS.W3CDTF/DCTERMS.available">2026-08-14</meta:user-defined>
    <meta:user-defined meta:name="DCTERMS.W3CDTF/OVERHEIDop.jaargang">2026</meta:user-defined>
    <meta:user-defined meta:name="OVERHEIDop.publicationIssue">387743</meta:user-defined>
    <meta:user-defined meta:name="OVERHEIDop.GmbID/DC.identifier">gmb-2026-387743</meta:user-defined>
    <meta:user-defined meta:name="OVERHEIDop.versieInformatie"/>
  </office:meta>
</office:document-meta>
</file>