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schafwagen en vuilcontainer, Steenstraat 64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schafwagen en vuilcontainer</text:p>
            <text:p text:style-name="common-al">Locatie: 2 parkeerplaatsen Steenstraat 64</text:p>
            <text:p text:style-name="common-al">Datum: 31 augustus 2026 tot en met 16 oktober 2026</text:p>
            <text:p text:style-name="common-al">Dossiernummer: 5227389</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Steenstraat 64</meta:user-defined>
    <dc:language>nl</dc:language>
    <meta:user-defined meta:name="OVERHEIDop.locatietype/OVERHEIDop.gebiedsmarkering">Adres</meta:user-defined>
    <meta:user-defined meta:name="DC.title">Gemeente Arnhem - besluit oneigenlijk gebruik openbare grond, schafwagen en vuilcontainer, Steenstraat 64</meta:user-defined>
    <meta:user-defined meta:name="DCTERMS.W3CDTF/DCTERMS.available">2026-08-14</meta:user-defined>
    <meta:user-defined meta:name="DCTERMS.W3CDTF/OVERHEIDop.jaargang">2026</meta:user-defined>
    <meta:user-defined meta:name="OVERHEIDop.publicationIssue">387740</meta:user-defined>
    <meta:user-defined meta:name="OVERHEIDop.GmbID/DC.identifier">gmb-2026-387740</meta:user-defined>
    <meta:user-defined meta:name="OVERHEIDop.versieInformatie"/>
  </office:meta>
</office:document-meta>
</file>