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oneigenlijk gebruik openbare grond, hoogwerker, pipowagen en mobiel toilet, Salvatorple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neigenlijk gebruik openbare grond</text:p>
            <text:p text:style-name="common-al">Voor: hoogwerker, pipowagen en mobiel toilet</text:p>
            <text:p text:style-name="common-al">Locatie: +/- 2 à 4 parkeerplaatsen Salvatorplein 142 (i.v.m. onderhoud app. complexen van Stichting Volkshuisvesting Arnhem)</text:p>
            <text:p text:style-name="common-al">Datum: 31 augustus 2026 tot en met 23 oktober 2026</text:p>
            <text:p text:style-name="common-al">Dossiernummer: 5210512</text:p>
            <text:p text:style-name="common-al">Verzenddatum besluit: 10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college van burgemeester en wethoud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773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3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3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andere vergunning</meta:user-defined>
    <meta:user-defined meta:name="DCTERMS.abstract">Salvatorplein 142</meta:user-defined>
    <dc:language>nl</dc:language>
    <meta:user-defined meta:name="OVERHEIDop.locatietype/OVERHEIDop.gebiedsmarkering">Weg</meta:user-defined>
    <meta:user-defined meta:name="DC.title">Gemeente Arnhem - besluit oneigenlijk gebruik openbare grond, hoogwerker, pipowagen en mobiel toilet, Salvatorplein</meta:user-defined>
    <meta:user-defined meta:name="DCTERMS.W3CDTF/DCTERMS.available">2026-08-14</meta:user-defined>
    <meta:user-defined meta:name="DCTERMS.W3CDTF/OVERHEIDop.jaargang">2026</meta:user-defined>
    <meta:user-defined meta:name="OVERHEIDop.publicationIssue">387739</meta:user-defined>
    <meta:user-defined meta:name="OVERHEIDop.GmbID/DC.identifier">gmb-2026-387739</meta:user-defined>
    <meta:user-defined meta:name="OVERHEIDop.versieInformatie"/>
  </office:meta>
</office:document-meta>
</file>