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het plaatsen van halteborden en aanbrengen van gronduitingen, Meiker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Oneigenlijk gebruik openbare grond</text:p>
            <text:p text:style-name="common-al">Voor: Het aanbrengen en plaatsen van halteborden en gronduitingen </text:p>
            <text:p text:style-name="common-al">Locatie: Meikers ( meerdere locaties in de wijk Schuytgraaf)</text:p>
            <text:p text:style-name="common-al">Datum: 10 augustus 2026 tot en met 31 december 2026</text:p>
            <text:p text:style-name="common-al">Dossiernummer: 5197967</text:p>
            <text:p text:style-name="common-al">Verzenddatum besluit: 12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3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Meikers</meta:user-defined>
    <dc:language>nl</dc:language>
    <meta:user-defined meta:name="OVERHEIDop.locatietype/OVERHEIDop.gebiedsmarkering">Weg</meta:user-defined>
    <meta:user-defined meta:name="DC.title">Gemeente Arnhem - besluit oneigenlijk gebruik openbare grond, het plaatsen van halteborden en aanbrengen van gronduitingen, Meikers</meta:user-defined>
    <meta:user-defined meta:name="DCTERMS.W3CDTF/DCTERMS.available">2026-08-14</meta:user-defined>
    <meta:user-defined meta:name="DCTERMS.W3CDTF/OVERHEIDop.jaargang">2026</meta:user-defined>
    <meta:user-defined meta:name="OVERHEIDop.publicationIssue">387738</meta:user-defined>
    <meta:user-defined meta:name="OVERHEIDop.GmbID/DC.identifier">gmb-2026-387738</meta:user-defined>
    <meta:user-defined meta:name="OVERHEIDop.versieInformatie"/>
  </office:meta>
</office:document-meta>
</file>