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Sonsbeek Open 2026, Parkweg 2 (Sonsbeek)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Sonsbeek Open 2026</text:p>
            <text:p text:style-name="common-al">Datum: 4 september 2026 van 11:45 uur tot 20:00 uur</text:p>
            <text:p text:style-name="common-al">Locatie: Sonsbeek Park Arnhem</text:p>
            <text:p text:style-name="common-al">Dossiernummer: 5054976 </text:p>
            <text:p text:style-name="common-al">Verzenddatum besluit: 12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2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2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2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Parkweg 2 </meta:user-defined>
    <dc:language>nl</dc:language>
    <meta:user-defined meta:name="OVERHEIDop.locatietype/OVERHEIDop.gebiedsmarkering">Adres</meta:user-defined>
    <meta:user-defined meta:name="DC.title">Gemeente Arnhem - besluit evenementenvergunning, Sonsbeek Open 2026, Parkweg 2 (Sonsbeek) Arnhem</meta:user-defined>
    <meta:user-defined meta:name="DCTERMS.W3CDTF/DCTERMS.available">2026-08-14</meta:user-defined>
    <meta:user-defined meta:name="DCTERMS.W3CDTF/OVERHEIDop.jaargang">2026</meta:user-defined>
    <meta:user-defined meta:name="OVERHEIDop.publicationIssue">387729</meta:user-defined>
    <meta:user-defined meta:name="OVERHEIDop.GmbID/DC.identifier">gmb-2026-387729</meta:user-defined>
    <meta:user-defined meta:name="OVERHEIDop.versieInformatie"/>
  </office:meta>
</office:document-meta>
</file>