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Mendelssohnplein 14, 1921XA Akersloot, het verduurzamen van de woning, verzenddatum 10 augustus 2026 (Z2026-0000560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877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605</meta:user-defined>
    <meta:user-defined meta:name="DCTERMS.abstract">Mendelssohnplein 14, 1921XA Akersloot, het verduurzamen van de woning, verzenddatum 10 augustus 2026 (Z2026-00005605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Mendelssohnplein 14, 1921XA Akersloot, het verduurzamen van de woning, verzenddatum 10 augustus 2026 (Z2026-00005605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22</meta:user-defined>
    <meta:user-defined meta:name="OVERHEIDop.GmbID/DC.identifier">gmb-2026-387722</meta:user-defined>
    <meta:user-defined meta:name="OVERHEIDop.versieInformatie"/>
  </office:meta>
</office:document-meta>
</file>