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Straatfeest, Agnietenstraat 2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Straatfeest Agnietenstraat</text:p>
            <text:p text:style-name="common-al">Datum: 26 september 2026</text:p>
            <text:p text:style-name="common-al">Locatie: Agnietenstraat 25</text:p>
            <text:p text:style-name="common-al">Dossiernummer: 5221997</text:p>
            <text:p text:style-name="common-al">Verzenddatum besluit: 7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Agnietenstraat 25</meta:user-defined>
    <dc:language>nl</dc:language>
    <meta:user-defined meta:name="OVERHEIDop.locatietype/OVERHEIDop.gebiedsmarkering">Adres</meta:user-defined>
    <meta:user-defined meta:name="DC.title">Gemeente Arnhem - besluit  Evenementenvergunning,  Straatfeest, Agnietenstraat 25</meta:user-defined>
    <meta:user-defined meta:name="DCTERMS.W3CDTF/DCTERMS.available">2026-08-14</meta:user-defined>
    <meta:user-defined meta:name="DCTERMS.W3CDTF/OVERHEIDop.jaargang">2026</meta:user-defined>
    <meta:user-defined meta:name="OVERHEIDop.publicationIssue">387717</meta:user-defined>
    <meta:user-defined meta:name="OVERHEIDop.GmbID/DC.identifier">gmb-2026-387717</meta:user-defined>
    <meta:user-defined meta:name="OVERHEIDop.versieInformatie"/>
  </office:meta>
</office:document-meta>
</file>