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Ter Apelkanaal Oost 113A, Ter Apelkanaal, evenement 'TAK Spektoakel 2026' op 13 en 14 september 2026, verzenddatum: 12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771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2:25 APV is verleend, Evenementenvergunning voor het organiseren van het evenement ‘TAK Spektoakel’ op 12 en 13 september 2026, locatie: Sportveld achter OBS “de Klimop”, Ter Apelkanaal Oost 113a. </meta:user-defined>
    <dc:language>nl</dc:language>
    <meta:user-defined meta:name="OVERHEIDop.locatietype/OVERHEIDop.gebiedsmarkering">Punt</meta:user-defined>
    <meta:user-defined meta:name="DC.title">Verleende evenementenvergunning: Ter Apelkanaal Oost 113A, Ter Apelkanaal, evenement 'TAK Spektoakel 2026' op 13 en 14 september 2026, verzenddatum: 12 augustus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16</meta:user-defined>
    <meta:user-defined meta:name="OVERHEIDop.GmbID/DC.identifier">gmb-2026-387716</meta:user-defined>
    <meta:user-defined meta:name="OVERHEIDop.versieInformatie"/>
  </office:meta>
</office:document-meta>
</file>