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oneigenlijk gebruik openbare grond, het plaatsen van Stalen rijplaten, uitvoerderkeet, schaftkeet ,BSA, opslagcontainer, hekwerk circa, BSA, minicontainer ( tbv onderhoudswerkzaamheden aan woningen), Meester Merkxstraat 56Voor: Het plaatsen van  Stalen rijplaten, uitvoerderkeet, schaftkeet , sanitair keet , BS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Oneigenlijk gebruik openbare grond</text:p>
            <text:p text:style-name="common-al">opslagcontainer, hekwerk circa, BSA, minicontainer ( tbv onderhoudswerkzaamheden aan woningen)</text:p>
            <text:p text:style-name="common-al">Locatie: Meester Merkxstraat t.o. 56,58 en 60</text:p>
            <text:p text:style-name="common-al">Datum: 27 juli 2026 tot en met 15 september 2026</text:p>
            <text:p text:style-name="common-al">Dossiernummer: 5191513</text:p>
            <text:p text:style-name="common-al">Verzenddatum besluit: 7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college van burgemeester en wethoud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771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1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1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andere vergunning</meta:user-defined>
    <meta:user-defined meta:name="DCTERMS.abstract">Meester Merkxstraat 56</meta:user-defined>
    <dc:language>nl</dc:language>
    <meta:user-defined meta:name="OVERHEIDop.locatietype/OVERHEIDop.gebiedsmarkering">Adres</meta:user-defined>
    <meta:user-defined meta:name="DC.title">Gemeente Arnhem - besluit oneigenlijk gebruik openbare grond, het plaatsen van Stalen rijplaten, uitvoerderkeet, schaftkeet ,BSA, opslagcontainer, hekwerk circa, BSA, minicontainer ( tbv onderhoudswerkzaamheden aan woningen), Meester Merkxstraat 56Voor: Het plaatsen van  Stalen rijplaten, uitvoerderkeet, schaftkeet , sanitair keet , BSA,</meta:user-defined>
    <meta:user-defined meta:name="DCTERMS.W3CDTF/DCTERMS.available">2026-08-14</meta:user-defined>
    <meta:user-defined meta:name="DCTERMS.W3CDTF/OVERHEIDop.jaargang">2026</meta:user-defined>
    <meta:user-defined meta:name="OVERHEIDop.publicationIssue">387713</meta:user-defined>
    <meta:user-defined meta:name="OVERHEIDop.GmbID/DC.identifier">gmb-2026-387713</meta:user-defined>
    <meta:user-defined meta:name="OVERHEIDop.versieInformatie"/>
  </office:meta>
</office:document-meta>
</file>