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Evenementenvergunning,  Teamweekend Hockey,  Drielsedijk 17e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heeft de volgende vergunning verleend:</text:p>
            <text:p text:style-name="common-al">Evenementenvergunning</text:p>
            <text:p text:style-name="common-al">Voor: Teamweekend Hockey</text:p>
            <text:p text:style-name="common-al">Datum: 14 augustus 2026 tot en met 16 augustus 2026</text:p>
            <text:p text:style-name="common-al">Locatie: Drielsedijk 17e</text:p>
            <text:p text:style-name="common-al">Dossiernummer: 5188331</text:p>
            <text:p text:style-name="common-al">Verzenddatum besluit: 7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Ook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771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1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1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Drielsedijk 17e </meta:user-defined>
    <dc:language>nl</dc:language>
    <meta:user-defined meta:name="OVERHEIDop.locatietype/OVERHEIDop.gebiedsmarkering">Adres</meta:user-defined>
    <meta:user-defined meta:name="DC.title">Gemeente Arnhem - besluit  Evenementenvergunning,  Teamweekend Hockey,  Drielsedijk 17e</meta:user-defined>
    <meta:user-defined meta:name="DCTERMS.W3CDTF/DCTERMS.available">2026-08-14</meta:user-defined>
    <meta:user-defined meta:name="DCTERMS.W3CDTF/OVERHEIDop.jaargang">2026</meta:user-defined>
    <meta:user-defined meta:name="OVERHEIDop.publicationIssue">387712</meta:user-defined>
    <meta:user-defined meta:name="OVERHEIDop.GmbID/DC.identifier">gmb-2026-387712</meta:user-defined>
    <meta:user-defined meta:name="OVERHEIDop.versieInformatie"/>
  </office:meta>
</office:document-meta>
</file>