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astricum, verlenging beslistermijn aanvraag omgevingsvergunning, Van Oldenbarneveldweg 20, 1901KB Castricum, het wijzigen van de verleende vergunning, verzenddatum 10 augustus 2026 (Z2026-0000553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38771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1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Cast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5531</meta:user-defined>
    <meta:user-defined meta:name="DCTERMS.abstract">Van Oldenbarneveldweg 20, 1901KB Castricum, het wijzigen van de verleende vergunning, verzenddatum 10 augustus 2026 (Z2026-00005531)</meta:user-defined>
    <dc:language>nl</dc:language>
    <meta:user-defined meta:name="OVERHEIDop.locatietype/OVERHEIDop.gebiedsmarkering">Vlak</meta:user-defined>
    <meta:user-defined meta:name="DC.title">Gemeente Castricum, verlenging beslistermijn aanvraag omgevingsvergunning, Van Oldenbarneveldweg 20, 1901KB Castricum, het wijzigen van de verleende vergunning, verzenddatum 10 augustus 2026 (Z2026-00005531)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10</meta:user-defined>
    <meta:user-defined meta:name="OVERHEIDop.GmbID/DC.identifier">gmb-2026-387710</meta:user-defined>
    <meta:user-defined meta:name="OVERHEIDop.versieInformatie"/>
  </office:meta>
</office:document-meta>
</file>