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Niffo voor het inrichten en gebruiken van een terras op de locatie Kleiwegstraat 34, 2801GM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artikel 2:9 lid 9 van de Algemene plaatselijke verordening Gouda 2025 de volgende toestemming verleend: Niffo mag een terras inrichten en gebruiken op de locatie Kleiwegstraat 34, 2801GM Gouda.</text:p>
            <text:p text:style-name="common-al">De vergunning is verzonden op 12 augustus 2026. Het zaaknummer van de vergunning is 1702016.</text:p>
            <text:p text:style-name="common-al">Heeft u vragen of opmerkingen over dit besluit of wilt u dit inzien? Dan kunt u ons bellen op telefoonnummer 14 0182. Vraag naar Team Vergunningen en Veiligheid.</text:p>
            <text:p text:style-name="last-al">Als u het niet eens bent met het besluit, kunt u binnen 6 weken na bezwaar maken. 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770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0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722601</meta:user-defined>
    <meta:user-defined meta:name="DCTERMS.abstract">Bekendmaking van Gemeente Gouda</meta:user-defined>
    <dc:language>nl</dc:language>
    <meta:user-defined meta:name="OVERHEIDop.locatietype/OVERHEIDop.gebiedsmarkering">Adres</meta:user-defined>
    <meta:user-defined meta:name="DC.title">Toestemming voor Niffo voor het inrichten en gebruiken van een terras op de locatie Kleiwegstraat 34, 2801GM Gouda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07</meta:user-defined>
    <meta:user-defined meta:name="OVERHEIDop.GmbID/DC.identifier">gmb-2026-387707</meta:user-defined>
    <meta:user-defined meta:name="OVERHEIDop.versieInformatie"/>
  </office:meta>
</office:document-meta>
</file>