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Nastreek 7 5754RK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besluit genomen op de aanvraag omgevingsvergunning voor Het realiseren van een loods voor agrarisch gebruik op de locatie Nastreek 7 5754RK Deurne. De zaak is geregistreerd onder nummer HZ-2023-0533. De vergunning is verleend. Het besluit gaat over de activiteit(en):</text:p>
            <text:p text:style-name="common-al">Bouw, Milieu</text:p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13-08-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877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HZ-2023-0533</meta:user-defined>
    <meta:user-defined meta:name="DCTERMS.abstract">Het realiseren van een loods voor agrarisch gebruik</meta:user-defined>
    <dc:language>nl</dc:language>
    <meta:user-defined meta:name="OVERHEIDop.locatietype/OVERHEIDop.gebiedsmarkering">Punt</meta:user-defined>
    <meta:user-defined meta:name="DC.title">Kennisgeving besluit op aanvraag omgevingsvergunning Nastreek 7 5754RK Deurne</meta:user-defined>
    <meta:user-defined meta:name="OVERHEIDop.datumEindeReactietermijn">2026-09-24</meta:user-defined>
    <meta:user-defined meta:name="OVERHEIDop.terinzageleggingBG">https://mijnpublicaties.nl/Publicatie/46b0f525-1d1a-470e-57d2-08def6b1bae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04</meta:user-defined>
    <meta:user-defined meta:name="OVERHEIDop.GmbID/DC.identifier">gmb-2026-387704</meta:user-defined>
    <meta:user-defined meta:name="OVERHEIDop.versieInformatie"/>
  </office:meta>
</office:document-meta>
</file>